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 Black1" svg:font-family="'Arial Black'" style:font-adornments="Normalny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NewRomanPSMT" svg:font-family="TimesNewRomanPSMT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Arial Black" officeooo:rsid="000862b6" officeooo:paragraph-rsid="000862b6"/>
    </style:style>
    <style:style style:name="P2" style:family="paragraph" style:parent-style-name="Standard">
      <style:paragraph-properties fo:text-align="end" style:justify-single-word="false"/>
      <style:text-properties style:font-name="Arial Black" officeooo:rsid="000862b6" officeooo:paragraph-rsid="0012f17a"/>
    </style:style>
    <style:style style:name="P3" style:family="paragraph" style:parent-style-name="Standard">
      <style:paragraph-properties fo:text-align="center" style:justify-single-word="false"/>
      <style:text-properties style:font-name="Arial Black" fo:font-size="14pt" officeooo:rsid="000862b6" officeooo:paragraph-rsid="000862b6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style:font-name="Arial Black1" fo:font-size="12pt" officeooo:paragraph-rsid="000ac215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Arial Black1" fo:font-size="12pt" officeooo:paragraph-rsid="000862b6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Arial Black1" fo:font-size="12pt" officeooo:paragraph-rsid="0009b8b2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Arial Black1" fo:font-size="12pt" officeooo:paragraph-rsid="000ef0e0" style:font-size-asian="12pt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Arial Black1" fo:font-size="12pt" officeooo:rsid="000ac215" officeooo:paragraph-rsid="000ac215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Arial Black1" fo:font-size="12pt" officeooo:rsid="000b1d0e" officeooo:paragraph-rsid="000b1d0e" style:font-size-asian="12pt" style:font-size-complex="12pt"/>
    </style:style>
    <style:style style:name="P10" style:family="paragraph" style:parent-style-name="Standard">
      <style:paragraph-properties fo:text-align="justify" style:justify-single-word="false"/>
      <style:text-properties style:font-name="Arial Black1" fo:font-size="12pt" officeooo:rsid="0009b8b2" officeooo:paragraph-rsid="0009b8b2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Arial Black1" fo:font-size="12pt" officeooo:rsid="000862b6" officeooo:paragraph-rsid="000862b6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Arial Black1" fo:font-size="12pt" officeooo:rsid="000ef0e0" officeooo:paragraph-rsid="000ef0e0" style:font-size-asian="12pt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Arial Black1" fo:font-size="12pt" officeooo:rsid="000bc75c" officeooo:paragraph-rsid="000bc75c" style:font-size-asian="12pt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Arial Black1" fo:font-size="12pt" fo:font-weight="bold" officeooo:rsid="000ac215" officeooo:paragraph-rsid="000ac215" style:font-size-asian="12pt" style:font-weight-asian="bold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Arial Black1" fo:font-size="12pt" fo:font-weight="bold" officeooo:rsid="000b1d0e" officeooo:paragraph-rsid="000b1d0e" style:font-size-asian="12pt" style:font-weight-asian="bold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TimesNewRomanPSMT" fo:font-size="11pt" officeooo:rsid="000862b6" officeooo:paragraph-rsid="000862b6" style:font-size-asian="11pt" style:font-size-complex="12pt"/>
    </style:style>
    <style:style style:name="T1" style:family="text">
      <style:text-properties officeooo:rsid="000862b6"/>
    </style:style>
    <style:style style:name="T2" style:family="text">
      <style:text-properties officeooo:rsid="0009b8b2"/>
    </style:style>
    <style:style style:name="T3" style:family="text">
      <style:text-properties officeooo:rsid="000ac215"/>
    </style:style>
    <style:style style:name="T4" style:family="text">
      <style:text-properties officeooo:rsid="000b1d0e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officeooo:rsid="000ac215" style:font-weight-asian="bold"/>
    </style:style>
    <style:style style:name="T7" style:family="text">
      <style:text-properties fo:font-weight="bold" officeooo:rsid="000b1d0e" style:font-weight-asian="bold"/>
    </style:style>
    <style:style style:name="T8" style:family="text">
      <style:text-properties fo:font-weight="bold" officeooo:rsid="000ef0e0" style:font-weight-asian="bold"/>
    </style:style>
    <style:style style:name="T9" style:family="text">
      <style:text-properties fo:font-weight="bold" officeooo:rsid="00132ce8" style:font-weight-asian="bold"/>
    </style:style>
    <style:style style:name="T10" style:family="text">
      <style:text-properties officeooo:rsid="000c220f"/>
    </style:style>
    <style:style style:name="T11" style:family="text">
      <style:text-properties officeooo:rsid="000ef0e0"/>
    </style:style>
    <style:style style:name="T12" style:family="text">
      <style:text-properties officeooo:rsid="0012f17a"/>
    </style:style>
    <style:style style:name="T13" style:family="text">
      <style:text-properties officeooo:rsid="00132ce8"/>
    </style:style>
    <style:style style:name="T14" style:family="text">
      <style:text-properties officeooo:rsid="001645c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REGULAMIN SEKCJI ŻEGLARSKIEJ </text:p>
      <text:p text:style-name="P3">W SZKOLE PODSTAWOWEJ IM. ŚW JANA PAWŁA II W NOŻYNIE</text:p>
      <text:p text:style-name="P11"/>
      <text:p text:style-name="P8">1. Organizatorem zajęć w ramach sekcji żeglarskiej jest Szkoła Podstawowa im. Św. Jana Pawła II w Nożynie reprezentowana przez Dyrektora.</text:p>
      <text:p text:style-name="P5"/>
      <text:p text:style-name="P5"><text:span text:style-name="T3">2</text:span><text:span text:style-name="T1">. </text:span>Celem <text:span text:style-name="T1">działania sekcji żeglarskiej</text:span> jest <text:span text:style-name="T1">prowadzenie</text:span> zajęć edukacji <text:span text:style-name="T1">wodnej i</text:span> żeglarskiej dla <text:span text:style-name="T1">uczniów</text:span>, zaszczepienie pasji do żeglarstwa, kształtowanie pozytywnych postaw oraz <text:span text:style-name="T1">rozwijanie umiejętności <text:s/></text:span><text:span text:style-name="T10">zdolności indywidualnych i </text:span><text:span text:style-name="T1">współpracy.</text:span></text:p>
      <text:p text:style-name="P5"/>
      <text:p text:style-name="P6"><text:span text:style-name="T3">3</text:span><text:span text:style-name="T2">. </text:span>W ramach <text:span text:style-name="T2">sekcji</text:span> organizowane są zajęcia <text:s/><text:span text:style-name="T2">teoretyczne i </text:span>praktyczne:</text:p>
      <text:p text:style-name="P6"><text:span text:style-name="T2">a) </text:span>zajęcia teoretyczne w formie <text:span text:style-name="T2">wykładów,</text:span> warsztatów, gier terenowych,</text:p>
      <text:p text:style-name="P6"><text:span text:style-name="T2">b) </text:span>zajęcia edukacyjne i ogólnorozwojowe na lądzie;</text:p>
      <text:p text:style-name="P10">c) zajęcia praktyczne na wodzie; na basenie i na otwartych akwenach w formie nauki żeglarstwa.</text:p>
      <text:p text:style-name="P10"/>
      <text:p text:style-name="P6"><text:span text:style-name="T2">3. Rekrutacja do sekcji żeglarskiej odbywa się przez zgłoszenie uczestnictwa ucznia wyrażone przez </text:span>rodzic<text:span text:style-name="T2">ów</text:span>/prawn<text:span text:style-name="T2">ych</text:span> opiekun<text:span text:style-name="T2">ów i </text:span><text:span text:style-name="T3">wypełnienie deklaracji przystąpienia do sekcji.</text:span></text:p>
      <text:p text:style-name="P6"/>
      <text:p text:style-name="P7"><text:span text:style-name="T3">4. Rodzice/prawni opiekunowie zapewni</text:span><text:span text:style-name="T12">ają</text:span> Uczestnikowi ubezpieczenie NNW. <text:s/>W przypadku braku polisy nie będą rościć odszkodowań od <text:span text:style-name="T3">szkoły.</text:span></text:p>
      <text:p text:style-name="P7"/>
      <text:p text:style-name="P12">5. Prowadzący zajęcia objęci są ubezpieczeniem OC/NNW gwarantującym uczestnikom brak odpowiedzialności za szkody wyrządzone osobom trzecim wynikające ze zdarzeń losowych, z zastrzeżeniem, że wystąpiły one z zachowaniem zasad bezpieczeństwa i prawidłowego użytkowania sprzętu.</text:p>
      <text:p text:style-name="P4"/>
      <text:p text:style-name="P4"><text:span text:style-name="T11">6</text:span><text:span text:style-name="T3">. Rodzice/prawni opiekunowie Kandydat</text:span>ów zobowiązani są do zapoznania się z niniejszym <text:span text:style-name="T3">Regulaminem przed podpisaniem deklaracji przystąpienia swoich podopiecznych do sekcji żeglarskiej.</text:span></text:p>
      <text:p text:style-name="P4"/>
      <text:p text:style-name="P4"><text:span text:style-name="T11">7</text:span><text:span text:style-name="T3">. Z</text:span>łożenie deklaracji oznacza, że kandydat i jego rodzic/opiekun prawny zapoznał się z niniejszym Regulaminem, akceptuje jego zapisy i zobowiązuje się do ich przestrzegania.</text:p>
      <text:p text:style-name="P4"/>
      <text:p text:style-name="P4"><text:span text:style-name="T11">8</text:span><text:span text:style-name="T3">. W przypadku nie przestrzegania zapisów Regulaminu, zasad bezpieczeństwa, niszczenia sprzętu lub niewłaściwych zachowań Organizator zastrzega sobie prawo do wykluczenia uczestnika </text:span><text:span text:style-name="T10">z</text:span><text:span text:style-name="T3"> zajęć, </text:span><text:soft-page-break/><text:span text:style-name="T4">jeśli </text:span><text:span text:style-name="T5">nie odniosą skutku wcześniejsze </text:span><text:span text:style-name="T6">upomnienia. O zachowaniu uczestnika powiadomieni zostaną rodzice/</text:span><text:span text:style-name="T7">opiekunowie.</text:span></text:p>
      <text:p text:style-name="P8"/>
      <text:p text:style-name="P8"><text:span text:style-name="T11">9</text:span>. Uczestnik <text:span text:style-name="T4">zobowiązany jest do </text:span>systematycznego udziału w zajęciach, <text:span text:style-name="T5">przestrzegania norm społecznych wobec innych osób, stosowania się do poleceń osoby prowadzącej zajęcia.</text:span></text:p>
      <text:p text:style-name="P14"/>
      <text:p text:style-name="P9"><text:span text:style-name="T8">10</text:span><text:span text:style-name="T5">. Uczestnik ma prawo do korzystania ze sprzętu będącego własnością Organizatora sekcji zgodnie z jego przeznaczeniem. </text:span><text:span text:style-name="T8">Organizator zapewnia odpowiednie wyposażenie (kamizelki ratunkowe, środki medyczne) gwarantujące bezpieczeństwo zajęć prowadzonych na otwartych akwenach.</text:span></text:p>
      <text:p text:style-name="P15"/>
      <text:p text:style-name="P15">10. Uczestni<text:span text:style-name="T14">k</text:span> wykazujący ponadprzeciętne zaangażowanie w działalność sekcji i uzyskujący największe postępy w edukacji żeglarskiej mogą być nagradzani za swoje osiągnięcie poprzez Organizatora <text:span text:style-name="T13">na zakończenie roku szkolnego uzyskując tytuł „Żeglarza Roku”.</text:span></text:p>
      <text:p text:style-name="P15"/>
      <text:p text:style-name="P9"><text:span text:style-name="T5">11. Niektóre zajęcia odbywające się w ramach sekcji żeglarskiej mogą mieć charakter odpłatny. </text:span><text:span text:style-name="T8">Rodzice/opiekunowie zobowiązani są do odpowiedniego przygotowania uczestników do zajęć uwzględniającego warunki atmosferyczne (</text:span><text:span text:style-name="T9">np. </text:span><text:span text:style-name="T8">pianki, obuwie do wody, kurtki i spodnie przeciwdeszczowe, nakrycie głowy).</text:span></text:p>
      <text:p text:style-name="P16"><text:s/></text:p>
      <text:p text:style-name="P13">12. W sprawach nieuregulowanych niniejszym Regulaminem decyduje Organizator sekcji żeglarskiej.</text:p>
      <text:p text:style-name="P13"/>
      <text:p text:style-name="P2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 Black1" svg:font-family="'Arial Black'" style:font-adornments="Normalny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NewRomanPSMT" svg:font-family="TimesNewRomanPSMT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9-13T08:45:07.055000000</meta:creation-date>
    <dc:date>2023-09-28T14:23:45.664000000</dc:date>
    <meta:editing-duration>PT13M20S</meta:editing-duration>
    <meta:editing-cycles>6</meta:editing-cycles>
    <meta:generator>LibreOffice/7.3.2.2$Windows_X86_64 LibreOffice_project/49f2b1bff42cfccbd8f788c8dc32c1c309559be0</meta:generator>
    <meta:document-statistic meta:table-count="0" meta:image-count="0" meta:object-count="0" meta:page-count="2" meta:paragraph-count="20" meta:word-count="383" meta:character-count="3090" meta:non-whitespace-character-count="2721"/>
  </office:meta>
</office:document-meta>
</file>